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Herbst</text:p>
      <text:p text:style-name="CVHeadline">Sauerländer, Softwarearchäologe und -entwickler, Musikfan, Leseratte, Chocoholic, Bayernfan<text:line-break/><text:line-break/>https://mherbst.de/uber-mich/</text:p>
      <text:p text:style-name="CVMuted">social@mherbst.de | https://vutuv.de/martin_herbst</text:p>
      <text:p text:style-name="CVMuted">59929 Brilon, Germany</text:p>
      <text:h text:style-name="CVHeading" text:outline-level="1">Professional Experience</text:h>
      <text:p><text:span text:style-name="CVBold">Chief Architect, Delta Software Technology GmbH</text:span></text:p>
      <text:p text:style-name="CVMuted">1/1991 - Present</text:p>
      <text:p><text:span text:style-name="CVBold">Systementwickler, Bayer AG</text:span></text:p>
      <text:p text:style-name="CVMuted">3/1989 - 12/1990</text:p>
      <text:h text:style-name="CVHeading" text:outline-level="1">Vocational Training</text:h>
      <text:p><text:span text:style-name="CVBold">Mathematisch-technischer Assistent, Bayer AG</text:span></text:p>
      <text:p text:style-name="CVMuted">9/1986 - 2/1989</text:p>
      <text:h text:style-name="CVHeading" text:outline-level="1">Tags</text:h>
      <text:p>cobol | Linux | z/os | Home Assistant | Java | pl/1 | smarthome | Softwaremodernisierung</text:p>
      <text:h text:style-name="CVHeading" text:outline-level="1">Languages</text:h>
      <text:p>German (Native speaker) | English (C1 (Advanced)) | French (A2 (Elementary))</text:p>
      <text:h text:style-name="CVHeading" text:outline-level="1">Links</text:h>
      <text:p>Private Homepage: https://mherbst.de</text:p>
      <text:p>Meine Foto Website: https://photos.mherbst.de</text:p>
      <text:p>Homepage der Firma: https://delta-software.com</text:p>
      <text:h text:style-name="CVHeading" text:outline-level="1">Profiles</text:h>
      <text:p>Mastodon: https://nrw.social/@martinBrilon</text:p>
      <text:p>Bluesky: https://bsky.app/profile/mherbs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