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eicht</text:p>
      <text:p text:style-name="CVMuted">martin.leicht@posteo.de | https://vutuv.de/martin_leicht</text:p>
      <text:p text:style-name="CVMuted">Date of birth: 23.12.196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