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Rey</text:p>
      <text:p text:style-name="CVMuted">martin.rey@mailbox.org | https://vutuv.de/martin_rey</text:p>
      <text:p text:style-name="CVMuted">Date of birth: 07/24/1998</text:p>
      <text:h text:style-name="CVHeading" text:outline-level="1">Profiles</text:h>
      <text:p>LinkedIn: https://www.linkedin.com/in/martin-rey</text:p>
      <text:p>GitHub: https://github.com/m-re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