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chütte</text:p>
      <text:p text:style-name="CVMuted">info@martin-schuette.de | https://vutuv.de/martin_schuette</text:p>
      <text:p text:style-name="CVMuted">Date of birth: 04/26/1982</text:p>
      <text:h text:style-name="CVHeading" text:outline-level="1">Tags</text:h>
      <text:p>ansible | aws | ci/cd | devops | GitLab | jenkins | open source | sysadmin | terraform</text:p>
      <text:h text:style-name="CVHeading" text:outline-level="1">Links</text:h>
      <text:p>Homepage: https://martin-schuette.de/</text:p>
      <text:h text:style-name="CVHeading" text:outline-level="1">Profiles</text:h>
      <text:p>Mastodon: https://chaos.social/@m_schuet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