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y Molungoa</text:p>
      <text:p text:style-name="CVMuted">hlubigeorge2@gmail.com | +27 79 672 5695 | https://vutuv.de/mary_molungoa</text:p>
      <text:h text:style-name="CVHeading" text:outline-level="1">Tags</text:h>
      <text:p>Domestic cleaner tea lad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