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hias Menzer</text:p>
      <text:p text:style-name="CVHeadline">IT Security Analyst</text:p>
      <text:p text:style-name="CVMuted">https://vutuv.de/mathias_icmp42</text:p>
      <text:p text:style-name="CVMuted">77815 Bühl, Germany</text:p>
      <text:h text:style-name="CVHeading" text:outline-level="1">Professional Experience</text:h>
      <text:p><text:span text:style-name="CVBold">IT Security Analyst, Schaeffler Automotive Buehl Gmbh &amp; Co. KG</text:span></text:p>
      <text:p text:style-name="CVMuted">5/2019 - Present</text:p>
      <text:p>Analyse von Security Events Nachverfolgung von Security Incidents Use Cases und Alarme in SIEM Schwachstellenmanagement</text:p>
      <text:p><text:span text:style-name="CVBold">Administrator Netwerksicherheit, Schaeffler Automotive Buehl Gmbh &amp; Co. KG</text:span></text:p>
      <text:p text:style-name="CVMuted">4/2019 - 4/2019</text:p>
      <text:p>Konzeption und Betrieb von Perimeter &amp; Firewalls, Internet-Zugängen (Web Proxy), Intrusion Prevention Systemen und Fernwartung/Remote Access-Umgebungen</text:p>
      <text:p><text:span text:style-name="CVBold">Administrator Netzwerksicherheit, LuK GmbH &amp; Co. KG</text:span></text:p>
      <text:p text:style-name="CVMuted">2/2003 - 3/2019</text:p>
      <text:p>Konzeption und Betrieb von Firewalls, Internet-Zugängen (Web Proxy), Intrusion Prevention Systemen und Fernwartung/Remote Access-Umgebungen</text:p>
      <text:p><text:span text:style-name="CVBold">Fachinformatiker FR Systemintegration, Deutsche Bahn AG</text:span></text:p>
      <text:p text:style-name="CVMuted">9/2000 - 1/2003</text:p>
      <text:p><text:span text:style-name="CVBold">Gehilfe, Kühn Siebdruck</text:span></text:p>
      <text:p text:style-name="CVMuted">5/2000 - 8/2000</text:p>
      <text:p>Drucknachbearbeitung, Reparaturen, Springer</text:p>
      <text:h text:style-name="CVHeading" text:outline-level="1">Volunteering &amp; hobbies</text:h>
      <text:p><text:span text:style-name="CVBold">Autor &amp; Korrekturen, freiesMagazin</text:span></text:p>
      <text:p text:style-name="CVMuted">1/2008 - 12/2016</text:p>
      <text:p>scienceAndTechnology · Korrekturen eingereichter Artikel; Autor für Nachrichtenmeldungen; Autor des regelmäßigen Kernelrückblicks Orthography corrections of submitted articles; News Author; Author of the regular Linux Kernel Review</text:p>
      <text:p><text:span text:style-name="CVBold">Autor &amp; Korrekturen, ubuntuusers.de</text:span></text:p>
      <text:p text:style-name="CVMuted">6/2007 - 6/2015</text:p>
      <text:p>scienceAndTechnology · Mitglied im Ikhaya-Team; Schreiben von Artikeln, Korrekturen von eingereichten Artikeln Ikhaya-Team member; writing articles; corrections of submittetd articles</text:p>
      <text:p><text:span text:style-name="CVBold">Rettungshundführer, THW Ortsverband Bühl</text:span></text:p>
      <text:p text:style-name="CVMuted">2005 - 2009</text:p>
      <text:p>humanitarianRelief · Rettungshundführer Search Dog Handler</text:p>
      <text:p><text:span text:style-name="CVBold">Gruppenführer, THW Ortsverband Bühl</text:span></text:p>
      <text:p text:style-name="CVMuted">2001 - 2005</text:p>
      <text:p>humanitarianRelief · Gruppenführer Ortungsgruppe Search and Rescue Team Leader</text:p>
      <text:p><text:span text:style-name="CVBold">Ortungshelfer, THW Ortsverband Bühl</text:span></text:p>
      <text:p text:style-name="CVMuted">1997 - 2001</text:p>
      <text:p>humanitarianRelief · Ortungshelfer, Kraftfahrer, SAN-Helfer Search Equipment Specialist, Driver, Team Paramedic</text:p>
      <text:h text:style-name="CVHeading" text:outline-level="1">Education</text:h>
      <text:p><text:span text:style-name="CVBold">2003, Heinrich-Hertz-Schule Karlsruhe</text:span></text:p>
      <text:p text:style-name="CVMuted">2000 - 2003</text:p>
      <text:h text:style-name="CVHeading" text:outline-level="1">Tags</text:h>
      <text:p>SOC | Analytische Fähigkeiten | englisch | it betrieb | it-security | IT Security Analysis | kommunikation | Multi-Faktor-Authentifizierung | netzwerksicherheit | Python (Programmiersprache) | Raspi | Sicherheitsmaßnahmen | siem | systemadministration | Vulnerability 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