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shidiso Phetoe</text:p>
      <text:p text:style-name="CVMuted">excellenttshidi@gmail.com | +49 7666 37951 | https://vutuv.de/matshidiso_phet</text:p>
      <text:p text:style-name="CVMuted">Date of birth: 04/23/1998</text:p>
      <text:h text:style-name="CVHeading" text:outline-level="1">Tags</text:h>
      <text:p>Assistant admin | Brand ambassador | recruitment</text:p>
      <text:h text:style-name="CVHeading" text:outline-level="1">Profiles</text:h>
      <text:p>Instagram: http://instagram.com/ifrosty</text:p>
      <text:p>Twitter: http://twitter.com/_tshidintle_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