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o Zurell</text:p>
      <text:p text:style-name="CVMuted">+49 1515 5155784 | https://vutuv.de/maxheadroom</text:p>
      <text:p text:style-name="CVMuted">10249 Berlin, Germany</text:p>
      <text:h text:style-name="CVHeading" text:outline-level="1">Professional Experience</text:h>
      <text:p><text:span text:style-name="CVBold">Senior Product Manager, HERE Technologies</text:span></text:p>
      <text:p text:style-name="CVMuted">5/2020 - Present</text:p>
      <text:p>Responsible for HEREs Platform Foundation</text:p>
      <text:p><text:span text:style-name="CVBold">Head of HERE Location Platform Operations, HERE Technologies</text:span></text:p>
      <text:p text:style-name="CVMuted">4/2013 - 5/2020</text:p>
      <text:p>Ensure the high performance and availability of the global HERE Location Platform</text:p>
      <text:p><text:span text:style-name="CVBold">Head of Map Platform Operations, Nokia</text:span></text:p>
      <text:p text:style-name="CVMuted">1/2012 - 4/2013</text:p>
      <text:p><text:span text:style-name="CVBold">Head of Location Systems Engineering Team, Nokia</text:span></text:p>
      <text:p text:style-name="CVMuted">1/2011 - 1/2012</text:p>
      <text:p>leading the team of system engineers that provides &amp; operates the development, test, QA, staging and production environments for Nokias location based services.  Cloud Computing, Operations &amp; Delivery</text:p>
      <text:p><text:span text:style-name="CVBold">Head of Development Support Team, Nokia</text:span></text:p>
      <text:p text:style-name="CVMuted">2009 - 1/2011</text:p>
      <text:p>I was responsible for building the development support team to help Nokias Location based service R&amp;D teams. We were tasked with building out a new data center and ramping down two old DCs. Establishing a DevOps model for developments support was another goal of the team.</text:p>
      <text:p><text:span text:style-name="CVBold">Teamlead Development Support, Nokia Gate 5 Berlin</text:span></text:p>
      <text:p text:style-name="CVMuted">7/2009 - 1/2011</text:p>
      <text:p><text:span text:style-name="CVBold">Teamleader Development Support, Nokia gate5 GmbH</text:span></text:p>
      <text:p text:style-name="CVMuted">7/2009 - 12/2010</text:p>
      <text:p><text:span text:style-name="CVBold">Head of Application Management, ID Media</text:span></text:p>
      <text:p text:style-name="CVMuted">2005 - 2009</text:p>
      <text:p><text:span text:style-name="CVBold">Head of Application Management, new economy Amt</text:span></text:p>
      <text:p text:style-name="CVMuted">2005 - 7/2009</text:p>
      <text:p><text:span text:style-name="CVBold">Head of Application Management, I-D Media AG</text:span></text:p>
      <text:p text:style-name="CVMuted">2/2005 - 7/2009</text:p>
      <text:p><text:span text:style-name="CVBold">Webmaster, init AG für digitale Kommunikation</text:span></text:p>
      <text:p text:style-name="CVMuted">12/2004 - 2/2005</text:p>
      <text:p><text:span text:style-name="CVBold">Consultant, Unilog Avinci AG</text:span></text:p>
      <text:p text:style-name="CVMuted">11/2002 - 11/2004</text:p>
      <text:p>Consultant for Performance Testing and Application Management</text:p>
      <text:p><text:span text:style-name="CVBold">Webmaster, Pixelpark AG</text:span></text:p>
      <text:p text:style-name="CVMuted">6/2001 - 10/2002</text:p>
      <text:p>Webmaster responsible for running websites for our clients</text:p>
      <text:p><text:span text:style-name="CVBold">Webmaster, BertelsmannSpringer AG</text:span></text:p>
      <text:p text:style-name="CVMuted">6/1999 - 5/2001</text:p>
      <text:p>Responsible Webmaster for several online representations of BertelsmannSpringer publications.</text:p>
      <text:p><text:span text:style-name="CVBold">Apprentice, Siemens</text:span></text:p>
      <text:p text:style-name="CVMuted">1995 - 1999</text:p>
      <text:h text:style-name="CVHeading" text:outline-level="1">Volunteering &amp; hobbies</text:h>
      <text:p><text:span text:style-name="CVBold">Member of the Board, Zuhause in Brandenburg e.V.</text:span></text:p>
      <text:p text:style-name="CVMuted">9/2008 - Present</text:p>
      <text:p>socialServices · Founding member and member of the board since the beginning.</text:p>
      <text:h text:style-name="CVHeading" text:outline-level="1">Education</text:h>
      <text:p><text:span text:style-name="CVBold">trainee, ATIW GmbH/SIEMENS</text:span></text:p>
      <text:p text:style-name="CVMuted">1996 - 1999</text:p>
      <text:p>This was my apprenticeship at SIEMENS. Main aim was to educate us to professional system administrators.<text:line-break/>@events</text:p>
      <text:p><text:span text:style-name="CVBold">Abitur, Gymnasium Templin</text:span></text:p>
      <text:p text:style-name="CVMuted">1989 - 1995</text:p>
      <text:h text:style-name="CVHeading" text:outline-level="1">Tags</text:h>
      <text:p>Fediverse | Linux | macos | agile project management | cloud computing | datacenter | macOSX | mobile applications | mobile internet | mysql | puppet | scrum | software development | syseng | unix</text:p>
      <text:h text:style-name="CVHeading" text:outline-level="1">Certificates &amp; licenses</text:h>
      <text:p>Creating a Program Strategy (LinkedIn, 2024-06) | Red Hat Certified System Administrator (RHCSA) RHEL6 (Red Hat Inc., 2012-10) | Red Hat Certified System Engineer (RHCE) RHEL6 (Red Hat Inc., 2012-10)</text:p>
      <text:h text:style-name="CVHeading" text:outline-level="1">Languages</text:h>
      <text:p>English (C1 (Advanced)) | German (Native speaker) | Russian (A1 (Beginner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