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d.Irfat  rahman</text:p>
      <text:p text:style-name="CVMuted">md.irfaturrahman@gmail.com | 88+01875842869 | https://vutuv.de/mdirfat_rahman</text:p>
      <text:h text:style-name="CVHeading" text:outline-level="1">Tags</text:h>
      <text:p>java sc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