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ehmet can ünal</text:p>
      <text:p text:style-name="CVMuted">mcan.unal@hotmail.com | https://vutuv.de/mehmet_can_uena</text:p>
      <text:h text:style-name="CVHeading" text:outline-level="1">Tags</text:h>
      <text:p>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