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llow TheDragon</text:p>
      <text:p text:style-name="CVHeadline">I'm a furry<text:line-break/>He/him/his<text:line-break/>ADHD<text:line-break/>Autism<text:line-break/>15 yrs old<text:line-break/>Favorite food: Pizza<text:line-break/>Favorite song: Ordinary by Alex Warren<text:line-break/></text:p>
      <text:p text:style-name="CVMuted">mellowthedragon1@proton.me | https://vutuv.de/mellow_thedragon</text:p>
      <text:p text:style-name="CVMuted">49001 Kalamazoo, United States</text:p>
      <text:h text:style-name="CVHeading" text:outline-level="1">Tags</text:h>
      <text:p>artist | autism and ADHD | fur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