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Audorf</text:p>
      <text:p text:style-name="CVMuted">+49 421 33111861 | https://vutuv.de/michael_audorf</text:p>
      <text:h text:style-name="CVHeading" text:outline-level="1">Tags</text:h>
      <text:p>Business Apps | Smartphone App | Time Recording | Work Report</text:p>
      <text:h text:style-name="CVHeading" text:outline-level="1">Links</text:h>
      <text:p>XP Work Doku App : https://www.xp-work.com/</text:p>
      <text:h text:style-name="CVHeading" text:outline-level="1">Profiles</text:h>
      <text:p>LinkedIn: https://www.linkedin.com/in/michael-audorf-0bb6a511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