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ierks</text:p>
      <text:p text:style-name="CVMuted">https://vutuv.de/michael_dierks</text:p>
      <text:p text:style-name="CVMuted">Date of birth: 01.02.1975</text:p>
      <text:h text:style-name="CVHeading" text:outline-level="1">Tags</text:h>
      <text:p>ansible | bash | debian | Linux | loadbalancing | perl | puppet | Python | samba3 |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