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uench</text:p>
      <text:p text:style-name="CVMuted">https://vutuv.de/michael_muench</text:p>
      <text:p text:style-name="CVMuted">51503 Rösrath, Germany</text:p>
      <text:h text:style-name="CVHeading" text:outline-level="1">Tags</text:h>
      <text:p>leadership | accCGN27 | coach | Project | PWLsmt27</text:p>
      <text:h text:style-name="CVHeading" text:outline-level="1">Links</text:h>
      <text:p>PEOPLE, WORK &amp; LEARNING: https://peopleworklearning.eu/</text:p>
      <text:h text:style-name="CVHeading" text:outline-level="1">Profiles</text:h>
      <text:p>Mastodon: https://social.cologne/@miche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