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Riemer</text:p>
      <text:p text:style-name="CVMuted">mr@remeir.net | https://vutuv.de/michael_riemer</text:p>
      <text:p text:style-name="CVMuted">Date of birth: 08.04.197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