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Schipper</text:p>
      <text:p text:style-name="CVMuted">michael.schipper@freenet.de | https://vutuv.de/michael_schipp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