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Schwojer</text:p>
      <text:p text:style-name="CVHeadline">Projektleiter lackierte Karosse bei MAN Truck &amp; Bus SE. Fokus: Digitalisierung, Grafana, Apache NiFi, AI &amp; Unified Namespace. Aktuell zudem im nebenberuflichen Masterstudium M.Sc. Elektrotechnik an der Hochschule Darmstadt.  </text:p>
      <text:p text:style-name="CVMuted">https://vutuv.de/michael_schwojer</text:p>
      <text:p text:style-name="CVMuted">82140 Olching, Germany</text:p>
      <text:h text:style-name="CVHeading" text:outline-level="1">Professional Experience</text:h>
      <text:p><text:span text:style-name="CVBold">Projektleiter lackierte Karosse, MAN Truck &amp; Bus SE</text:span></text:p>
      <text:p text:style-name="CVMuted">6/2026 - Present</text:p>
      <text:p>- Digitalisierung der Produktion im Bereich der lackierten Karosse<text:line-break/>- Einführung, Betreuung und Weiterentwicklung der Grafana Applikation im Bereich der lackierten Karosse<text:line-break/>- Einführung, Betreuung und Weiterentwicklung von Apache NiFi im Bereich der lackierten Karosse<text:line-break/>- Einführung von Argumented Reality I'm Bereich der lackierten Karosse<text:line-break/>Einführung von Künstlicher Intelligenz im Bereich der lackierten Karosse<text:line-break/>- Fokus auf Cyber Security<text:line-break/>- Power-Apps<text:line-break/>- Power-Automate<text:line-break/>- Leitung und Koordination von Digitalisierungsprojekten in der Sparte lackierte Karosse<text:line-break/>- Mitwirkung an der Entwicklung eines sparten- und werksübergreifenden Systems zur Erfassung, Verarbeitung<text:line-break/>und Weiterverarbeitung von Produktionsdaten auf Basis des Unified Namespace<text:line-break/>- Sicherstellung der Datenqualität und -konsistenz für aussagekräftige Analysen und Kennzahlen<text:line-break/>- Enge Zusammenarbeit mit IT, Produktion und Instandhaltung zur Umsetzung von Digitalisierungslösungen<text:line-break/>- Aufbau einer vernetzten Produktionsdaten-Infrastruktur als Basis für datengestützte Analysen und<text:line-break/>Entscheidungen<text:line-break/>- Transfer neuer Technologien ins Produktionsumfeld und Begleitung der Mitarbeiter bei der Einführung<text:line-break/>digitaler Tools</text:p>
      <text:p><text:span text:style-name="CVBold">Projektleiter Steuerungstechnik Wertstrom Fahrerhaus Lack, MAN Truck &amp; Bus SE</text:span></text:p>
      <text:p text:style-name="CVMuted">5/2024 - 5/2026</text:p>
      <text:p>• Aktive Gestaltung der digitalen und technologischen Weiterentwicklung der Fahrerhauslackierung</text:p>
      <text:p>• Entwicklung datengetriebener Analysen und Visualisierungen (z. B. in Grafana)</text:p>
      <text:p>• Programmierung speicherprogrammierbarer Steuerungen</text:p>
      <text:p>• Integration innovativer Zukunftstechnologien in bestehende Produktionsumgebungen</text:p>
      <text:p>• Entwickeln und Aufbauen von Netzwerkarchitekturen</text:p>
      <text:p>• Darüber hinaus plane und steuere ich Neu‑ und Umbauprojekte in der Lackierung</text:p>
      <text:p>• maßgeblich an der Planung einer neuen Fahrerhauslackiererei beteiligt</text:p>
      <text:p><text:span text:style-name="CVBold">Ausbilder Mechatroniker, Elektroniker für Automatisierungstechnik und Fachinformatiker, MAN Truck &amp; Bus SE</text:span></text:p>
      <text:p text:style-name="CVMuted">3/2021 - 4/2024</text:p>
      <text:p>•  Fachliche und disziplinarische Führung der Berufsgruppen Mechatroniker/-in, Elektroniker/-in für<text:line-break/>Automatisierungstechnik und Fachinformatiker/-in<text:line-break/>•  Durchführung und Entwicklung von Lehrgängen nach gesetzlichen Rahmenplan und betrieblichen<text:line-break/>Vorgaben im Bereich Elektrotechnik, Automatisierungstechnik und Informatik<text:line-break/>•  Bewerbungsmanagement der Berufsgruppen Mechatroniker/-in, Elektroniker/-in für<text:line-break/>Automatisierungstechnik und Fachinformatiker/-in<text:line-break/>•  Fachbereichskoordinator für Energiemanagement in der Ausbildung am Standort München<text:line-break/>•  Koordination von Sonderprojekten im Rahmen der Ausbildung (z.B. Maßnahmen zum<text:line-break/>Energiemanagement u.a. Energiescouts)<text:line-break/>•  Teilnahme an Personalmarketing-Maßnahmen wie Schul- und Messebesuche<text:line-break/>•  Mitwirken im IHK Prüfungsausschuss und Koordination von internen IHK-Prüfungsabläufen in der<text:line-break/>Ausbildung am Standort München<text:line-break/>•  Zusammenarbeit mit betrieblichen und externen Partnern der Berufsausbildung</text:p>
      <text:p><text:span text:style-name="CVBold">Teamkoordinator, MAN Truck &amp; Bus SE</text:span></text:p>
      <text:p text:style-name="CVMuted">1/2018 - 2/2021</text:p>
      <text:p>•  Operative Einsatzplanung der Mitarbeiter<text:line-break/>•  Kontrolle der Arbeitsleistung der Mitarbeiter<text:line-break/>•  Mitarbeiter-Qualifizierung am Arbeitsplatz<text:line-break/>•  Einhaltung der vorgegebenen Stückzahlen<text:line-break/>•  Fehleranalyse und Fehlerrückführung<text:line-break/>•  Springer</text:p>
      <text:p><text:span text:style-name="CVBold">Anlagenbetreuer, MAN Truck &amp; Bus SE</text:span></text:p>
      <text:p text:style-name="CVMuted">6/2013 - 12/2017</text:p>
      <text:p>•  Überprüfen der Lackieranlage und der Lackierroboter<text:line-break/>•  Prüfen der Quantität und der Qualität<text:line-break/>•  Warten der Anlagen gemäß Wartungsplan<text:line-break/>•  Selbständiges Beheben von kleinen Anlagenstörungen<text:line-break/>•  Koordinieren von Instandhaltungstätigkeiten</text:p>
      <text:p><text:span text:style-name="CVBold">Ausbildung zum Mechatroniker , MAN Truck &amp; Bus SE</text:span></text:p>
      <text:p text:style-name="CVMuted">9/2010 - 6/2013</text:p>
      <text:h text:style-name="CVHeading" text:outline-level="1">Higher Education</text:h>
      <text:p><text:span text:style-name="CVBold">Master of Science, Elektrotechnik, Hochschule Darmstadt</text:span></text:p>
      <text:p text:style-name="CVMuted">10/2024 - Present</text:p>
      <text:p><text:span text:style-name="CVBold">Technischer Betriebswirt, IHK für München und Oberbayern</text:span></text:p>
      <text:p text:style-name="CVMuted">7/2021 - 9/2023</text:p>
      <text:p><text:span text:style-name="CVBold">Industriemeister Elektrotechnik, IHK Regensburg für Oberpfalz </text:span></text:p>
      <text:p text:style-name="CVMuted">9/2014 - 6/2015</text:p>
      <text:h text:style-name="CVHeading" text:outline-level="1">Vocational Training</text:h>
      <text:p><text:span text:style-name="CVBold">Mechatroniker, IHK für München und Oberbayern</text:span></text:p>
      <text:p text:style-name="CVMuted">9/2010 - 6/2013</text:p>
      <text:h text:style-name="CVHeading" text:outline-level="1">Tags</text:h>
      <text:p>Digitalisierung Produktion | Grafana | bi | mqtt | Nifi | PLC</text:p>
      <text:h text:style-name="CVHeading" text:outline-level="1">Certificates &amp; licenses</text:h>
      <text:p>Hochschulzertifikat Ingenieurwissenschaftliche Grundlagen (Hochschule Darmstadt, 2025-04) | English certifiacte B2 (International English Test, 2024-02) | Zeugnis Technischer Betriebswirt (IHK für München und Oberbayern, 2023-09) | Meisterzeugnis (IHk für Regensburg, 2015-06)</text:p>
      <text:h text:style-name="CVHeading" text:outline-level="1">Languages</text:h>
      <text:p>German (Native speaker) | English (B2 (Upper intermediate)) | Georgian (A1 (Beginner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