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ke Testro</text:p>
      <text:p text:style-name="CVMuted">miketestro@outlook.com | +44 0441986892345 | https://vutuv.de/mike_testro</text:p>
      <text:h text:style-name="CVHeading" text:outline-level="1">Professional Experience</text:h>
      <text:p><text:span text:style-name="CVBold">Builder, Self Employed</text:span></text:p>
      <text:p text:style-name="CVMuted">7/1983 - 1/2023</text:p>
      <text:p>Solving time related problems for the Construction Industry</text:p>
      <text:p><text:span text:style-name="CVBold">Expert Delay Analyst, Self Employed</text:span></text:p>
      <text:p text:style-name="CVMuted">7/1963 - 1/2023</text:p>
      <text:p>Solving time related problems for the Construction Industry</text:p>
      <text:h text:style-name="CVHeading" text:outline-level="1">Tags</text:h>
      <text:p>Construction | Delay Analysis | La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