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klos Muhi</text:p>
      <text:p text:style-name="CVHeadline">Ich bin ein IT-Fachmann mit mehr als 30 Jahren Erfahrung. Neben Softwareentwicklung arbeite ich auch mit verschiedenen Dokumentationen und DICOM-Conformance-Statements. Ich bin mehrsprachig und auch als deutschsprachiger Schriftsteller tätig.</text:p>
      <text:p text:style-name="CVMuted">+49 1514 2591677 | https://vutuv.de/miklos_muhi</text:p>
      <text:p text:style-name="CVMuted">Date of birth: 25.02.1975</text:p>
      <text:h text:style-name="CVHeading" text:outline-level="1">Professional Experience</text:h>
      <text:p><text:span text:style-name="CVBold">System Analyst, evosoft Hungary KFT</text:span></text:p>
      <text:p text:style-name="CVMuted">3/2016 - Present</text:p>
      <text:p>Deutsch-Ungarisches Privatunternehmen, mit Sitz in Budapest, Ungarn, ein Partner von Siemens Healthineers, tätig im Bereich medizinischer Software.<text:line-break/>Angestellt als Informatiker (System Analyst) im Team zuständig für die Implementierung des DICOM-Standards, verantwortlich für Entwicklung, Dokumentation und Design.</text:p>
      <text:p><text:span text:style-name="CVBold">Developer, Nokia Networks</text:span></text:p>
      <text:p text:style-name="CVMuted">12/2012 - 3/2016</text:p>
      <text:p>Finnisch-Ungarisches Privatunternehmen, tätig im Bereich der Telekommunikation.<text:line-break/>Angestellt als Informatiker, zuständig für Entwicklung.</text:p>
      <text:p><text:span text:style-name="CVBold">Developer, TBA RO </text:span></text:p>
      <text:p text:style-name="CVMuted">5/2006 - 11/2012</text:p>
      <text:p>Holländisch-Rumänisches Privatunternehmen mit<text:line-break/>Seite 2 von 4<text:line-break/>Sitz in Satu Mare (Sathmar), Rumänien, tätig im Bereich der offshore und nearshore IT-Dienstleistungen für Containerhafen rund um die Welt (Modelle und logistisches Software).<text:line-break/>Angestellt als Informatiker, verantwortlich für Dokumentationen, die Koordinierung der Entwicklungsarbeit und Entwicklung.</text:p>
      <text:p><text:span text:style-name="CVBold">Developer, Ambo Consulting</text:span></text:p>
      <text:p text:style-name="CVMuted">12/2003 - 4/2006</text:p>
      <text:p>Deutsch-rumänisches Privatunternehmen mit Sitz in Satu Mare (Sathmar), tätig im Bereich der Offshore- und Nearshore-IT-Dienstleistungen für deutschsprachige Firmen<text:line-break/>Angestellt als Informatiker, verantwortlich für die Koordination der Entwicklungstätigkeiten (Development Manager), für die Spezifizierung und Dokumentation von Projekten, für die Überprüfung und Übersetzung von Dokumentationen</text:p>
      <text:p><text:span text:style-name="CVBold">Entwickler, Bakonyi Technologies</text:span></text:p>
      <text:p text:style-name="CVMuted">5/2000 - 11/2003</text:p>
      <text:p>Deutsch-amerikanisches Privatunternehmen mit Sitz in Issing, Bayern, Deutschland, tätig im Bereich der IT-Dienstleistungen für den Tourismus und die Buchführung<text:line-break/>Angestellt als Programmierer, verantwortlich für die Entwicklung und Dokumentation von Programmen und Datenbanken und für den technischen Support</text:p>
      <text:p><text:span text:style-name="CVBold">Developer, Ambo Consulting</text:span></text:p>
      <text:p text:style-name="CVMuted">6/1999 - 4/2000</text:p>
      <text:p>Deutsch-rumänisches Privatunternehmen mit Sitz in Satu Mare (Sathmar), tätig im Bereich der Offshore- und Nearshore-IT-Dienstleistungen für deutschsprachige Firmen<text:line-break/>Angestellt als Programmierer, verantwortlich für Entwicklung und Dokumentation und für die Überprüfung und Übersetzung der Dokumentationen</text:p>
      <text:p><text:span text:style-name="CVBold">Developer, Praemium</text:span></text:p>
      <text:p text:style-name="CVMuted">10/1997 - 6/1999</text:p>
      <text:p>Rumänisches Unternehmen mit Sitz in Cluj-Napoca (Klausenburg), tätig im Bereich der Offshore- und Nearshore-IT-Dienstleistungen<text:line-break/>Angestellt als Programmierer, verantwortlich für Entwicklung und Dokumentation und für die Überprüfung und Übersetzung von Dokumentationen</text:p>
      <text:p><text:span text:style-name="CVBold">Support, Praemium Soft</text:span></text:p>
      <text:p text:style-name="CVMuted">12/1995 - 9/1997</text:p>
      <text:p>Rumänisches Unternehmen mit Sitz in Cluj-Napoca (Klausenburg), tätig im Bereich der IT-Dienstleistungen und des Vertriebs von Buchhaltungs-, Sekretariats- und Lagerverwaltungsprogrammen.<text:line-break/>Angestellt als Programmierer, verantwortlich für den technischen Support und die Entwicklung.</text:p>
      <text:h text:style-name="CVHeading" text:outline-level="1">Higher Education</text:h>
      <text:p><text:span text:style-name="CVBold">Jura (BA), Jura, Vasile Goldiş Universität</text:span></text:p>
      <text:p text:style-name="CVMuted">10/2006 - 6/2010</text:p>
      <text:p><text:span text:style-name="CVBold">Wirtschaffinformatik, MA, Informatische Strategien in der Volskwirtschaft und im Handel. Die Fundamenten der informatischen Gesellschaft und der Marktwirtschaft, Babeş-Bolyai-Universität</text:span></text:p>
      <text:p text:style-name="CVMuted">10/1998 - 4/1999</text:p>
      <text:p><text:span text:style-name="CVBold">Wirtschaftinformatik, BA, Wirtschaftinformatik, Babeş-Bolyai-Universität</text:span></text:p>
      <text:p text:style-name="CVMuted">10/1993 - 6/1998</text:p>
      <text:h text:style-name="CVHeading" text:outline-level="1">School Education</text:h>
      <text:p><text:span text:style-name="CVBold">Abitur, Mathematik-Physik, Kölcsey-Ferenc-Gymnasium</text:span></text:p>
      <text:p text:style-name="CVMuted">9/1989 - 6/1993</text:p>
      <text:h text:style-name="CVHeading" text:outline-level="1">Tags</text:h>
      <text:p>ChatGPT | Linux | c# | Dicom | eclipse | GitHubCopilot | html | Java | javascript | libreoffice | microsoft office | mysql | oracle | visual studio | windows</text:p>
      <text:h text:style-name="CVHeading" text:outline-level="1">Languages</text:h>
      <text:p>German (Native speaker) | Romanian (Native speaker) | Hungarian (Native speaker) | English (C2 (Proficient)) | French (A2 (Elementary)) | Dutch (A2 (Elementary)) | Hebrew (A2 (Elementary))</text:p>
      <text:h text:style-name="CVHeading" text:outline-level="1">Links</text:h>
      <text:p>Meine Webseite als Schrifsteller: https://miklos-muhi.de</text:p>
      <text:h text:style-name="CVHeading" text:outline-level="1">Profiles</text:h>
      <text:p>Mastodon: https://mastodon.social/@MiklosMuh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