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n Thant</text:p>
      <text:p text:style-name="CVMuted">micheal.thant.90@gmail.com | +95 9 960 162523 | https://vutuv.de/min_tha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