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iam May Infante</text:p>
      <text:p text:style-name="CVMuted">erikjamesi43@gmail.com | +63 929 323 9698 | https://vutuv.de/miriam_may_infa</text:p>
      <text:h text:style-name="CVHeading" text:outline-level="1">Tags</text:h>
      <text:p>Miriam</text:p>
      <text:h text:style-name="CVHeading" text:outline-level="1">Profiles</text:h>
      <text:p>Facebook: http://facebook.com/infante.miriamm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