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ko Kiesau</text:p>
      <text:p text:style-name="CVHeadline">Holzofenbrot ist es nur, wenn es auch wirklich von einer Zofe geholt wurde.</text:p>
      <text:p text:style-name="CVMuted">mirkokiesau@web.de | +49 491 7631275178 | https://vutuv.de/mirko_kiesau</text:p>
      <text:p text:style-name="CVMuted">65375 Oestrich-Winkel, Germany</text:p>
      <text:h text:style-name="CVHeading" text:outline-level="1">Professional Experience</text:h>
      <text:p><text:span text:style-name="CVBold">Projektmanager, Medilys Laborgesellschaft mbH</text:span></text:p>
      <text:p text:style-name="CVMuted">2/2022 - Present</text:p>
      <text:p><text:span text:style-name="CVBold">Inhaber, gestaltung.ferdisch.de</text:span></text:p>
      <text:p text:style-name="CVMuted">8/2010 - Present</text:p>
      <text:p><text:span text:style-name="CVBold">Support-Ingenieur, MIPS</text:span></text:p>
      <text:p text:style-name="CVMuted">4/2015 - 1/2022</text:p>
      <text:p><text:span text:style-name="CVBold">Supporttechniker, MCS Labordatensysteme</text:span></text:p>
      <text:p text:style-name="CVMuted">3/2012 - 3/2015</text:p>
      <text:p><text:span text:style-name="CVBold">Systemadministrator, Feinkost Dittmann Reichold Feinkost GmbH</text:span></text:p>
      <text:p text:style-name="CVMuted">7/1999 - 12/2010</text:p>
      <text:h text:style-name="CVHeading" text:outline-level="1">Tags</text:h>
      <text:p>support | GLIMS | HL7 | IBM iSeries | Internet Protocol Suite (TCP/IP) | LDT | LIS | microsoft | microsoft office | microsoft sql server | microsoft windows | Vianova Labor | windows server | XGen Kommunikations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