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kia Lucenburg</text:p>
      <text:p text:style-name="CVMuted">ozleeukzuciovjcuie@upived.online | https://vutuv.de/mokia_lucenbu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