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uhammad  Salihu </text:p>
      <text:p text:style-name="CVHeadline">Career Coach &amp; Resume Writer | Helping professionals get hired faster | Former recruiter turned storyteller | Specializing in career pivots, executive branding, and interview preparation | Let's level up your career 🚀</text:p>
      <text:p text:style-name="CVMuted">musalihu122@gmail.com | https://vutuv.de/muhammad_salihu</text:p>
      <text:p text:style-name="CVMuted">Los Santos, United States</text:p>
      <text:h text:style-name="CVHeading" text:outline-level="1">Professional Experience</text:h>
      <text:p><text:span text:style-name="CVBold">Career coach , Confidential </text:span></text:p>
      <text:p text:style-name="CVMuted">1/2020 - Present</text:p>
      <text:p>Career Coach &amp; Resume Writer | Helping professionals get hired faster | Former recruiter turned storyteller | Specializing in career pivots, executive branding, and interview preparation | Let's level up your career 🚀</text:p>
      <text:h text:style-name="CVHeading" text:outline-level="1">Tags</text:h>
      <text:p>Desktop | Elixir | Remot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