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WARABU MWEUSI</text:p>
      <text:p text:style-name="CVMuted">mzungumweusi9@gmail.com | https://vutuv.de/mwarabu_mweusi</text:p>
      <text:p text:style-name="CVMuted">Date of birth: 01/10/1995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