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dine Gildenhuys</text:p>
      <text:p text:style-name="CVMuted">nadinegildenhuys@outlook.com | https://vutuv.de/nadine_gildenh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