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of. Nahuel Gomez</text:p>
      <text:p text:style-name="CVMuted">https://vutuv.de/nahuel_gomez</text:p>
      <text:p text:style-name="CVMuted">Brazil</text:p>
      <text:h text:style-name="CVHeading" text:outline-level="1">Tags</text:h>
      <text:p>acroyoga | circlemusic | conection | Dance | improvisation | krsna | mountain | nature | peacenlove | selfdeveloper | Yog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