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alani Kornainai</text:p>
      <text:p text:style-name="CVMuted">naishakornainai@gmail.com | +49 7043 3874 | https://vutuv.de/nalani_78199131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