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thalie Eberle</text:p>
      <text:p text:style-name="CVHeadline">„Die Sympathie schenkt uns das Lächeln, der Charakter das Herz“</text:p>
      <text:p text:style-name="CVMuted">https://vutuv.de/nathalie_eberle</text:p>
      <text:p text:style-name="CVMuted">Date of birth: 03.12.1993</text:p>
      <text:h text:style-name="CVHeading" text:outline-level="1">Professional Experience</text:h>
      <text:p><text:span text:style-name="CVBold">Management M.Sc., Universität Hohenheim</text:span></text:p>
      <text:p text:style-name="CVMuted">10/2017 - 9/2019</text:p>
      <text:p>Schwerpunkt Marketing &amp; Management</text:p>
      <text:p><text:span text:style-name="CVBold">Werkstudentin Market Research &amp; Sales Support, top itservices AG</text:span></text:p>
      <text:p text:style-name="CVMuted">8/2018 - 2/2019</text:p>
      <text:p>Marktrecherche IT &amp; Engineering, E-Recruiting (XING/LinkedIn), Erstellung von Bewerberprofilen</text:p>
      <text:p><text:span text:style-name="CVBold">Werkstudentin Marketing &amp; Communications, Schuler Pressen GmbH</text:span></text:p>
      <text:p text:style-name="CVMuted">2/2018 - 7/2018</text:p>
      <text:p>Marketing Controlling, Erstellung von Bestellanforderungen, Anlage von Bestellungen in SAP ERP, Bearbeitung von Rechnungen in SAP ERP</text:p>
      <text:p><text:span text:style-name="CVBold">Business Administration and Economics B.Sc., Universität Passau</text:span></text:p>
      <text:p text:style-name="CVMuted">10/2013 - 9/2017</text:p>
      <text:p>Schwerpunkt Management, Marketing und Innovation</text:p>
      <text:p><text:span text:style-name="CVBold">Praktikantin Filialmanagement und Banktechnik, Deutscher Sparkassenverlag GmbH</text:span></text:p>
      <text:p text:style-name="CVMuted">4/2015 - 3/2016</text:p>
      <text:p>Erstellung von Kalkulationen in Excel, Pflege von Einkaufspreisen und Rahmenverträgen in SAP ERP, Kontrolle von Auftragsbestätigungen und offenen Bestellungen in S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