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whyX jiaUqWa</text:p>
      <text:p text:style-name="CVMuted">6177638567@tmomail.net | https://vutuv.de/nawhyx_jiauqw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