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vroz Arslan</text:p>
      <text:p text:style-name="CVHeadline">Backend-focused software developer with 5+ years of recent professional experience building Go services, REST APIs, data processing pipelines, and microservice-based systems. I love Elixir though.</text:p>
      <text:p text:style-name="CVMuted">nevrozarslan@gmail.com | https://vutuv.de/nevroz_arslan</text:p>
      <text:p text:style-name="CVMuted">21070 Diyarbakır, Türkiye</text:p>
      <text:h text:style-name="CVHeading" text:outline-level="1">Professional Experience</text:h>
      <text:p><text:span text:style-name="CVBold">Senior Fullstack Developer, veriyaz.com</text:span></text:p>
      <text:p text:style-name="CVMuted">6/2019 - 8/2024</text:p>
      <text:p>Took an active role in architectural decisions, backend design, and technical planning</text:p>
      <text:p>• Refactored legacy code toward clearer boundaries, better maintainability, and testable components</text:p>
      <text:p>• Mentored junior developers through code reviews</text:p>
      <text:p>• Led the company-wide transition from a monolithic architecture to microservices<text:line-break/>– Designed and implemented RESTful APIs using Go, Gin, Swagger-based API documentation, and AWS services<text:line-break/>(S3, Lambda, DynamoDB)<text:line-break/>– Built robust data processing pipelines with concurrent Go workers and RabbitMQ<text:line-break/>– Protected APIs with JWT-based authentication and rate limiting<text:line-break/>– Integrated structured logging and monitoring using Go services and the Elastic Stack<text:line-break/>– Delivered a real-time analytics dashboard with Angular, and ClickHouse<text:line-break/>– Supported CI/CD workflows, Docker-based delivery, and Kubernetes deployments</text:p>
      <text:p><text:span text:style-name="CVBold">Software Developer, mobilgi.com</text:span></text:p>
      <text:p text:style-name="CVMuted">1/2009 - 1/2010</text:p>
      <text:p>API Development with Perl programming language.</text:p>
      <text:p><text:span text:style-name="CVBold">Software Developer, multimap.com</text:span></text:p>
      <text:p text:style-name="CVMuted">1/2008 - 9/2008</text:p>
      <text:p>Developing data processing pipelines with Perl.</text:p>
      <text:p><text:span text:style-name="CVBold">Software Developer, parkyeri.com</text:span></text:p>
      <text:p text:style-name="CVMuted">9/2006 - 5/2007</text:p>
      <text:p><text:span text:style-name="CVBold">Linux Administrator, securities.com</text:span></text:p>
      <text:p text:style-name="CVMuted">8/2003 - 9/2005</text:p>
      <text:p>I administred the Linux systems and wrote sseveral Perl scrips for data processing.</text:p>
      <text:h text:style-name="CVHeading" text:outline-level="1">Education</text:h>
      <text:p><text:span text:style-name="CVBold">Bachelor, Electronics and Communication Engineering, Istanbul Technical Unversity</text:span></text:p>
      <text:p text:style-name="CVMuted">9/1997 - 6/2005</text:p>
      <text:p>Bachelore Thesis: Adaptive Resonance Theory</text:p>
      <text:h text:style-name="CVHeading" text:outline-level="1">Tags</text:h>
      <text:p>Elixir | golang | Linux</text:p>
      <text:h text:style-name="CVHeading" text:outline-level="1">Languages</text:h>
      <text:p>German (C1 (Advanced)) | English (B1 (Intermediate)) | Turkish (Native speak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