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gazetungue Muheue</text:p>
      <text:p text:style-name="CVHeadline">Python • Founder • Ubuntu | Open source<text:line-break/>Software Engineer &amp; world traveler 🇳🇦✈️<text:line-break/>⚽ Sports | 💼 Business | Fun | 🇳🇱🇩🇪🇬🇭🇿🇦 🇨🇿🇲🇾🇬🇧🇺🇸</text:p>
      <text:p text:style-name="CVMuted">https://vutuv.de/ngazetungue_muheue</text:p>
      <text:p text:style-name="CVMuted">9000 Windhoek, Namibia</text:p>
      <text:h text:style-name="CVHeading" text:outline-level="1">Tags</text:h>
      <text:p>django | Python | te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