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Möhres</text:p>
      <text:p text:style-name="CVMuted">https://vutuv.de/nicole_moehres</text:p>
      <text:h text:style-name="CVHeading" text:outline-level="1">Professional Experience</text:h>
      <text:p><text:span text:style-name="CVBold">IT-Recruiter, barcatta GmbH</text:span></text:p>
      <text:p text:style-name="CVMuted">4/2017 - Present</text:p>
      <text:p><text:span text:style-name="CVBold">Werkstudentin EMS-Projekt, DB Regio Bus, Region Bayern</text:span></text:p>
      <text:p text:style-name="CVMuted">7/2016 - 3/2017</text:p>
      <text:p><text:span text:style-name="CVBold">Master of Science in Arbeitsmarkt und Personal, Friedrich-Alexander-Universität Erlangen-Nürnberg</text:span></text:p>
      <text:p text:style-name="CVMuted">10/2014 - 12/2016</text:p>
      <text:p><text:span text:style-name="CVBold">Bachelor of Arts Sozialökonomik, Friedrich-Alexander-Universität Erlangen-Nürnberg</text:span></text:p>
      <text:p text:style-name="CVMuted">10/2011 - 2/2015</text:p>
      <text:p><text:span text:style-name="CVBold">Praktikantin Personalabteilung, Der Beck GmbH</text:span></text:p>
      <text:p text:style-name="CVMuted">7/2014 - 10/2014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