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le philavanh</text:p>
      <text:p text:style-name="CVMuted">nicolephilavanh@gmail.com | https://vutuv.de/nicole_philavan</text:p>
      <text:h text:style-name="CVHeading" text:outline-level="1">Tags</text:h>
      <text:p>co-founders | e-commerce | entrepreneur | small businesses | start-ups | te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