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els Wilkening</text:p>
      <text:p text:style-name="CVMuted">+49 941 7076720 | https://vutuv.de/niels_76897420</text:p>
      <text:p text:style-name="CVMuted">Date of birth: 24.09.198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