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kita Georgev</text:p>
      <text:p text:style-name="CVMuted">alvinfrolov177@mail.ru | https://vutuv.de/nikita_georgev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