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kolai Furmanczak</text:p>
      <text:p text:style-name="CVMuted">https://vutuv.de/nikolai_furmanc</text:p>
      <text:h text:style-name="CVHeading" text:outline-level="1">Professional Experience</text:h>
      <text:p><text:span text:style-name="CVBold">Systems Engineer, eco e.V. - Verband der Internetwirtschaft</text:span></text:p>
      <text:p text:style-name="CVMuted">2/2017 - Present</text:p>
      <text:p><text:span text:style-name="CVBold">Systems Engineer und 3rd Level Support, PlusServer GmbH</text:span></text:p>
      <text:p text:style-name="CVMuted">6/2016 - 2/2017</text:p>
      <text:p>Administration von Linux Systemen und Anwendungen wie SQL-Datenbanken, Webservern, IPSec VPN-Verbindungen und Firewall. Support und Beratung für neue IT-Systeme.</text:p>
      <text:p><text:span text:style-name="CVBold">Systems Engineer, OpenIT GmbH</text:span></text:p>
      <text:p text:style-name="CVMuted">8/2012 - 3/2016</text:p>
      <text:p>Administration von Linux Systemen und Anwendungen wie SQL-Datenbanken, Webservern, IPSec VPN-Verbindungen und Firewall. Support und Beratung für neue IT-Systeme.</text:p>
      <text:p><text:span text:style-name="CVBold">Ausbildung IT-Systemelektroniker, G Data Software AG</text:span></text:p>
      <text:p text:style-name="CVMuted">8/2009 - 6/201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