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s Vérité</text:p>
      <text:p text:style-name="CVHeadline">Product person, better monetizing opensource projects, turning them into desirable and viable products</text:p>
      <text:p text:style-name="CVMuted">https://vutuv.de/nyco</text:p>
      <text:p text:style-name="CVMuted">75020 Paris, France</text:p>
      <text:h text:style-name="CVHeading" text:outline-level="1">Tags</text:h>
      <text:p>AI | Fractionnal | open source | produ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