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eg Dimmel</text:p>
      <text:p text:style-name="CVMuted">o@dimmel.eu | https://vutuv.de/oleg_dimmel</text:p>
      <text:p text:style-name="CVMuted">Wallenhorst, Germany</text:p>
      <text:p text:style-name="CVMuted">Date of birth: 20.09.1969</text:p>
      <text:h text:style-name="CVHeading" text:outline-level="1">Tags</text:h>
      <text:p>css | html | PHP | wordpress</text:p>
      <text:h text:style-name="CVHeading" text:outline-level="1">Links</text:h>
      <text:p>Dimmel: https://dimmel.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