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Pritzkow</text:p>
      <text:p text:style-name="CVHeadline">Co-Founder von Hub42 | Retail-as-a-Service für unabhängige Marken | Discovery &amp; Concept Store Berlin</text:p>
      <text:p text:style-name="CVMuted">https://vutuv.de/oliver_pritzkow</text:p>
      <text:p text:style-name="CVMuted">15848 Beeskow, Germany</text:p>
      <text:h text:style-name="CVHeading" text:outline-level="1">Tags</text:h>
      <text:p>Cofounder | Einzelhandel | Lecturer | retail | trainings</text:p>
      <text:h text:style-name="CVHeading" text:outline-level="1">Languages</text:h>
      <text:p>German (Native speaker) | English (C2 (Proficient))</text:p>
      <text:h text:style-name="CVHeading" text:outline-level="1">Links</text:h>
      <text:p>Hub42: Retail-as-a-Service für junge Marken: https://www.tryhub42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