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mid Manavi</text:p>
      <text:p text:style-name="CVMuted">account@manavi.capital | https://vutuv.de/omid_m_10739860</text:p>
      <text:p text:style-name="CVMuted">Date of birth: 25.03.196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