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Philipp Eggimann</text:p>
      <text:p text:style-name="CVMuted">patrickeggimann1985@gmail.com | https://vutuv.de/patrick_philipp</text:p>
      <text:h text:style-name="CVHeading" text:outline-level="1">Professional Experience</text:h>
      <text:p><text:span text:style-name="CVBold">Executive Sales Manager Europe, Qualist AG</text:span></text:p>
      <text:p text:style-name="CVMuted">8/2018 - Present</text:p>
      <text:h text:style-name="CVHeading" text:outline-level="1">Tags</text:h>
      <text:p>IT-Soft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