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trick Raithofer</text:p>
      <text:p text:style-name="CVMuted">patrick@raithofer.de | https://vutuv.de/patrick_raithof</text:p>
      <text:h text:style-name="CVHeading" text:outline-level="1">Tags</text:h>
      <text:p>apps | biohacking | bluetooth smart | c# | e-mail marketing | embedded systeme | i(di)ot(ie) | it-security | klarträumen | Linux | online marketing | PHP | Python | video stream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