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Schreiner</text:p>
      <text:p text:style-name="CVHeadline">BE-terna</text:p>
      <text:p text:style-name="CVMuted">patrickschreiner@tutanota.de | https://vutuv.de/patrick_schreiner</text:p>
      <text:p text:style-name="CVMuted">Germany</text:p>
      <text:p text:style-name="CVMuted">Date of birth: 03.02.1985</text:p>
      <text:h text:style-name="CVHeading" text:outline-level="1">Tags</text:h>
      <text:p>D365 | einkauf | Procurement</text:p>
      <text:h text:style-name="CVHeading" text:outline-level="1">Certificates &amp; licenses</text:h>
      <text:p>MS D365 Zertifizierung (Microsoft, 2026-01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