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Arakelyan</text:p>
      <text:p text:style-name="CVMuted">https://vutuv.de/paul_arakelyan</text:p>
      <text:p text:style-name="CVMuted">Kyiv, Ukraine</text:p>
      <text:h text:style-name="CVHeading" text:outline-level="1">Tags</text:h>
      <text:p>arduino | c programming | dns | docker | freebsd | Green Energy | kvm | Linux | network admin | PHP | Server consolidation | sysadmin | tcp/ip | virtualization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