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Paul Fleischer</text:p>
      <text:p text:style-name="CVMuted">https://vutuv.de/paul_fleischer</text:p>
      <text:p text:style-name="CVMuted">8210 Aarhus V., Denmark</text:p>
      <text:h text:style-name="CVHeading" text:outline-level="1">Professional Experience</text:h>
      <text:p><text:span text:style-name="CVBold">Software Developer, Qarma ApS</text:span></text:p>
      <text:p text:style-name="CVMuted">4/2017 - Present</text:p>
      <text:p><text:span text:style-name="CVBold">Software Architect, Founder, Dynastrom ApS</text:span></text:p>
      <text:p text:style-name="CVMuted">5/2014 - 3/2017</text:p>
      <text:p><text:span text:style-name="CVBold">System Developer, CLC Bio, a QIAGEN Company</text:span></text:p>
      <text:p text:style-name="CVMuted">2/2011 - 2/2015</text:p>
      <text:p><text:span text:style-name="CVBold">Software Developer, Bang &amp; Olufsen</text:span></text:p>
      <text:p text:style-name="CVMuted">1/2008 - 2/2011</text:p>
      <text:p><text:span text:style-name="CVBold">System Administrator, CSite</text:span></text:p>
      <text:p text:style-name="CVMuted">3/2000 - 3/2003</text:p>
      <text:h text:style-name="CVHeading" text:outline-level="1">Education</text:h>
      <text:p><text:span text:style-name="CVBold">Masters, Computer Science, Aarhus University</text:span></text:p>
      <text:p text:style-name="CVMuted">2004 - 2006</text:p>
      <text:p><text:span text:style-name="CVBold">Bachelor, Computer Science, Aarhus University</text:span></text:p>
      <text:p text:style-name="CVMuted">2001 - 2004</text:p>
      <text:h text:style-name="CVHeading" text:outline-level="1">Tags</text:h>
      <text:p>Elixir | Linux | software development</text:p>
      <text:h text:style-name="CVHeading" text:outline-level="1">Languages</text:h>
      <text:p>Danish (Native speaker) | English (C2 (Proficient))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