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ulo Henrique Belinelli</text:p>
      <text:p text:style-name="CVMuted">belinellipaulo@hotmail.com | https://vutuv.de/paulo_henrique_belinell</text:p>
      <text:p text:style-name="CVMuted">37004140 Varginha, Brazil</text:p>
      <text:h text:style-name="CVHeading" text:outline-level="1">Tags</text:h>
      <text:p>Linux | Code | infraestruture | it | support | technology | window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