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Klett</text:p>
      <text:p text:style-name="CVHeadline">HTML4<text:line-break/>PHP3<text:line-break/>Started to tinker way before that.</text:p>
      <text:p text:style-name="CVMuted">peter@holistic-it.at | https://vutuv.de/peter_klett</text:p>
      <text:p text:style-name="CVMuted">4180 Sonnberg im Mühlkreis, Austria</text:p>
      <text:h text:style-name="CVHeading" text:outline-level="1">Tags</text:h>
      <text:p>Elixir | Breathwork | coo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