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Stoklásek</text:p>
      <text:p text:style-name="CVMuted">peter.stoklasek@vemag.de | https://vutuv.de/peter_stoklasek</text:p>
      <text:p text:style-name="CVMuted">Date of birth: 10.03.197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