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ra Müller-Lendt</text:p>
      <text:p text:style-name="CVHeadline">Female Empowerment &amp; Leadership Coach<text:line-break/>Ich helfe ambitionierten Frauen in Unternehmen sichtbar, wirksam und durchsetzungsstark zu werden, damit sie Anerkennung, Einfluss und Karrierefortschritt erreichen, ohne ihre Weiblichkeit zu opfern.</text:p>
      <text:p text:style-name="CVMuted">mail@pl-empowerment.de | +49 175 6873751 | https://vutuv.de/petra_mueller_lendt</text:p>
      <text:p text:style-name="CVMuted">85391 Allershausen, Germany</text:p>
      <text:p text:style-name="CVMuted">Date of birth: 27.11.</text:p>
      <text:h text:style-name="CVHeading" text:outline-level="1">Professional Experience</text:h>
      <text:p><text:span text:style-name="CVBold">Senior Project Management Consultant, Workoho GmbH</text:span></text:p>
      <text:p text:style-name="CVMuted">5/2024 - Present</text:p>
      <text:p><text:span text:style-name="CVBold">Human Resources &amp; Marketing Manager, Workoho GmbH</text:span></text:p>
      <text:p text:style-name="CVMuted">12/2023 - Present</text:p>
      <text:p><text:span text:style-name="CVBold">Senior Project Manager, Vattenfall</text:span></text:p>
      <text:p text:style-name="CVMuted">10/2020 - 11/2023</text:p>
      <text:p>Project "Future Klingenberg"</text:p>
      <text:p><text:span text:style-name="CVBold">Team Lead Project Management, Siemens Energy</text:span></text:p>
      <text:p text:style-name="CVMuted">11/2018 - 9/2020</text:p>
      <text:p><text:span text:style-name="CVBold">Senior Project Manager, Siemens</text:span></text:p>
      <text:p text:style-name="CVMuted">5/2018 - 9/2020</text:p>
      <text:p>Program- &amp; Project Manager<text:line-break/>Power Plant Service Projects Region Middle East<text:line-break/>(Libya, Pakistan, Syria, Lebanon, Iraq, Egypt, UAE)</text:p>
      <text:p><text:span text:style-name="CVBold">Project Manager, Siemens</text:span></text:p>
      <text:p text:style-name="CVMuted">6/2008 - 9/2018</text:p>
      <text:p>Power Generation Services Division Power and Gas Middle East</text:p>
      <text:p><text:span text:style-name="CVBold">Sales Assistant, Mechanik Center Erlangen GmbH</text:span></text:p>
      <text:p text:style-name="CVMuted">7/2005 - 5/2008</text:p>
      <text:p>Plant Engineering, Pipeline Construction, Components, Welding Technology</text:p>
      <text:h text:style-name="CVHeading" text:outline-level="1">Freelance / Self-employed</text:h>
      <text:p><text:span text:style-name="CVBold">Female Empowerment &amp; Leadership Coach, Petra Lendt Empowerment</text:span></text:p>
      <text:p text:style-name="CVMuted">2/2026 - Present</text:p>
      <text:p>Women of Impact | Leadership &amp; Wirkung<text:line-break/>"The Female Leadership Edge"</text:p>
      <text:h text:style-name="CVHeading" text:outline-level="1">Education</text:h>
      <text:p><text:span text:style-name="CVBold">Graduate Industrial Engineer, Wirtschaftsingenieurwesen (Maschinenbau), Hochschule Mittweida | University of Applied Sciences</text:span></text:p>
      <text:p text:style-name="CVMuted">1999 - 2005</text:p>
      <text:h text:style-name="CVHeading" text:outline-level="1">Tags</text:h>
      <text:p>1:1 Coaching | Mentorin | ambitionierte Frauen | Female Empowerment Coach | Interdisziplinäre Zusammenarbeit | Interkulturelle Kompetenz | keynote speaker | kommunikation | leadership | Lean Transformation | Persönlichkeitsentwicklung | positionierung | projektplanung | strategie | Women in Business</text:p>
      <text:h text:style-name="CVHeading" text:outline-level="1">Certificates &amp; licenses</text:h>
      <text:p>Graduate Industrial Engineer (Mechanical Engineering)</text:p>
      <text:h text:style-name="CVHeading" text:outline-level="1">Languages</text:h>
      <text:p>German (Native speaker) | English (C2 (Proficient))</text:p>
      <text:h text:style-name="CVHeading" text:outline-level="1">Links</text:h>
      <text:p>Webseite: https://www.pl-empowerment.de/</text:p>
      <text:h text:style-name="CVHeading" text:outline-level="1">Profiles</text:h>
      <text:p>LinkedIn: https://www.linkedin.com/in/petra-müller-lendt</text:p>
      <text:p>Instagram: http://instagram.com/petra_lendt_empowerment</text:p>
      <text:p>Facebook: http://facebook.com/profile.php?id=6158478563019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